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2300000023BB8B8093.jpg" manifest:media-type="image/jpeg"/>
  <manifest:file-entry manifest:full-path="Pictures/100000000000000A0000000A1C0A1881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Verdana" svg:font-family="Verdana"/>
    <style:font-face style:name="___WRD_EMBED_SUB_43" svg:font-family="___WRD_EMBED_SUB_43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039cm" fo:min-width="0.033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874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12.291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13.655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10.069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4.914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8.237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solid" draw:fill-color="#000000" loext:decorative="false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1.377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6.21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6.689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6.281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2.597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685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755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7.865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728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348cm" fo:min-width="15.877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348cm" fo:min-width="11.987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0.494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012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319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0.388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0.878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422cm" fo:padding-top="0cm" fo:padding-bottom="0cm" fo:padding-left="0cm" fo:padding-right="0cm" loext:decorative="false"/>
      <style:paragraph-properties style:writing-mode="lr-tb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869cm" fo:padding-top="0cm" fo:padding-bottom="0cm" fo:padding-left="0cm" fo:padding-right="0cm" loext:decorative="false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077cm" fo:padding-top="0cm" fo:padding-bottom="0cm" fo:padding-left="0cm" fo:padding-right="0cm" loext:decorative="false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2.428cm" fo:padding-top="0cm" fo:padding-bottom="0cm" fo:padding-left="0cm" fo:padding-right="0cm" loext:decorative="false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866cm" fo:padding-top="0cm" fo:padding-bottom="0cm" fo:padding-left="0cm" fo:padding-right="0cm" loext:decorative="false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0.788cm" fo:padding-top="0cm" fo:padding-bottom="0cm" fo:padding-left="0cm" fo:padding-right="0cm" loext:decorative="false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6.547cm" fo:padding-top="0cm" fo:padding-bottom="0cm" fo:padding-left="0cm" fo:padding-right="0cm" loext:decorative="false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9.95cm" fo:padding-top="0cm" fo:padding-bottom="0cm" fo:padding-left="0cm" fo:padding-right="0cm" loext:decorative="false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6.839cm" fo:padding-top="0cm" fo:padding-bottom="0cm" fo:padding-left="0cm" fo:padding-right="0cm" loext:decorative="false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3.69cm" fo:padding-top="0cm" fo:padding-bottom="0cm" fo:padding-left="0cm" fo:padding-right="0cm" loext:decorative="false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443cm" fo:padding-top="0cm" fo:padding-bottom="0cm" fo:padding-left="0cm" fo:padding-right="0cm" loext:decorative="false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13.472cm" fo:padding-top="0cm" fo:padding-bottom="0cm" fo:padding-left="0cm" fo:padding-right="0cm" loext:decorative="false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2.973cm" fo:padding-top="0cm" fo:padding-bottom="0cm" fo:padding-left="0cm" fo:padding-right="0cm" loext:decorative="false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5.789cm" fo:padding-top="0cm" fo:padding-bottom="0cm" fo:padding-left="0cm" fo:padding-right="0cm" loext:decorative="false"/>
      <style:paragraph-properties style:writing-mode="lr-tb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038cm" fo:padding-top="0cm" fo:padding-bottom="0cm" fo:padding-left="0cm" fo:padding-right="0cm" loext:decorative="false"/>
      <style:paragraph-properties style:writing-mode="lr-tb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532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pt" style:font-size-asian="1pt" style:font-size-complex="1pt"/>
    </style:style>
    <style:style style:name="P4" style:family="paragraph">
      <loext:graphic-properties draw:fill="none"/>
      <style:text-properties fo:font-size="9.89999961853027pt" style:font-size-asian="9.89999961853027pt" style:font-size-complex="9.89999961853027pt"/>
    </style:style>
    <style:style style:name="P5" style:family="paragraph">
      <loext:graphic-properties draw:fill="none"/>
      <style:text-properties fo:font-size="12pt" style:font-size-asian="12pt" style:font-size-complex="12pt"/>
    </style:style>
    <style:style style:name="P6" style:family="paragraph">
      <loext:graphic-properties draw:fill="solid" draw:fill-color="#000000"/>
    </style:style>
    <style:style style:name="P7" style:family="paragraph">
      <loext:graphic-properties draw:fill="none"/>
      <style:text-properties fo:font-size="11.1000003814697pt" style:font-size-asian="11.1000003814697pt" style:font-size-complex="11.1000003814697pt"/>
    </style:style>
    <style:style style:name="P8" style:family="paragraph">
      <loext:graphic-properties draw:fill="none"/>
      <style:text-properties fo:font-size="8.10000038146973pt" style:font-size-asian="8.10000038146973pt" style:font-size-complex="8.10000038146973pt"/>
    </style:style>
    <style:style style:name="T1" style:family="text">
      <style:text-properties fo:color="#ff0000" loext:opacity="100%" style:font-name="Arial" fo:font-size="1pt" fo:font-weight="normal" style:font-name-asian="Arial" style:font-size-asian="1pt" style:font-weight-asian="normal" style:font-name-complex="Arial" style:font-size-complex="1pt" style:font-weight-complex="normal"/>
    </style:style>
    <style:style style:name="T2" style:family="text">
      <style:text-properties fo:color="#000000" loext:opacity="100%" style:font-name="___WRD_EMBED_SUB_43" fo:font-size="9.89999961853027pt" fo:font-weight="normal" style:font-name-asian="___WRD_EMBED_SUB_43" style:font-size-asian="9.89999961853027pt" style:font-weight-asian="normal" style:font-name-complex="___WRD_EMBED_SUB_43" style:font-size-complex="9.89999961853027pt" style:font-weight-complex="normal"/>
    </style:style>
    <style:style style:name="T3" style:family="text">
      <style:text-properties fo:color="#000000" loext:opacity="100%" style:font-name="Verdana" fo:font-size="12pt" fo:font-weight="bold" style:font-name-asian="Verdana" style:font-size-asian="12pt" style:font-weight-asian="bold" style:font-name-complex="Verdana" style:font-size-complex="12pt" style:font-weight-complex="bold"/>
    </style:style>
    <style:style style:name="T4" style:family="text">
      <style:text-properties fo:color="#000000" loext:opacity="100%" style:font-name="Verdana" fo:font-size="12pt" fo:font-weight="normal" style:font-name-asian="Verdana" style:font-size-asian="12pt" style:font-weight-asian="normal" style:font-name-complex="Verdana" style:font-size-complex="12pt" style:font-weight-complex="normal"/>
    </style:style>
    <style:style style:name="T5" style:family="text">
      <style:text-properties fo:color="#000000" loext:opacity="100%" style:font-name="Verdana" fo:font-size="11.1000003814697pt" fo:font-weight="normal" style:font-name-asian="Verdana" style:font-size-asian="11.1000003814697pt" style:font-weight-asian="normal" style:font-name-complex="Verdana" style:font-size-complex="11.1000003814697pt" style:font-weight-complex="normal"/>
    </style:style>
    <style:style style:name="T6" style:family="text">
      <style:text-properties fo:color="#000000" loext:opacity="100%" style:font-name="Verdana" fo:font-size="11.1000003814697pt" fo:font-weight="bold" style:font-name-asian="Verdana" style:font-size-asian="11.1000003814697pt" style:font-weight-asian="bold" style:font-name-complex="Verdana" style:font-size-complex="11.1000003814697pt" style:font-weight-complex="bold"/>
    </style:style>
    <style:style style:name="T7" style:family="text">
      <style:text-properties fo:color="#ff0000" loext:opacity="100%" style:font-name="Verdana" fo:font-size="11.1000003814697pt" fo:font-weight="bold" style:font-name-asian="Verdana" style:font-size-asian="11.1000003814697pt" style:font-weight-asian="bold" style:font-name-complex="Verdana" style:font-size-complex="11.1000003814697pt" style:font-weight-complex="bold"/>
    </style:style>
    <style:style style:name="T8" style:family="text">
      <style:text-properties fo:color="#000000" loext:opacity="100%" style:font-name="Verdana" fo:font-size="11.1000003814697pt" fo:font-style="italic" fo:font-weight="normal" style:font-name-asian="Verdana" style:font-size-asian="11.1000003814697pt" style:font-style-asian="italic" style:font-weight-asian="normal" style:font-name-complex="Verdana" style:font-size-complex="11.1000003814697pt" style:font-style-complex="italic" style:font-weight-complex="normal"/>
    </style:style>
    <style:style style:name="T9" style:family="text">
      <style:text-properties fo:color="#000000" loext:opacity="100%" style:font-name="Verdana" fo:font-size="8.10000038146973pt" fo:font-weight="normal" style:font-name-asian="Verdana" style:font-size-asian="8.10000038146973pt" style:font-weight-asian="normal" style:font-name-complex="Verdana" style:font-size-complex="8.10000038146973pt" style:font-weight-complex="normal"/>
    </style:style>
    <style:style style:name="T10" style:family="text">
      <style:text-properties fo:color="#000000" loext:opacity="100%" style:font-name="Tahoma" fo:font-size="11.1000003814697pt" fo:font-weight="normal" style:font-name-asian="Tahoma" style:font-size-asian="11.1000003814697pt" style:font-weight-asian="normal" style:font-name-complex="Tahoma" style:font-size-complex="11.1000003814697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0.387cm" svg:height="0.387cm" svg:x="2.505cm" svg:y="21.415cm">
          <draw:image xlink:href="Pictures/100000000000002300000023BB8B8093.jpg" xlink:type="simple" xlink:show="embed" xlink:actuate="onLoad" draw:mime-type="image/jpeg">
            <text:p/>
          </draw:image>
        </draw:frame>
        <draw:frame draw:style-name="gr1" draw:text-style-name="P1" draw:layer="layout" svg:width="0.387cm" svg:height="0.387cm" svg:x="2.505cm" svg:y="20.708cm">
          <draw:image xlink:href="Pictures/100000000000002300000023BB8B8093.jpg" xlink:type="simple" xlink:show="embed" xlink:actuate="onLoad" draw:mime-type="image/jpeg">
            <text:p/>
          </draw:image>
        </draw:frame>
        <draw:frame draw:style-name="gr1" draw:text-style-name="P1" draw:layer="layout" svg:width="0.387cm" svg:height="0.387cm" svg:x="2.505cm" svg:y="20.001cm">
          <draw:image xlink:href="Pictures/100000000000002300000023BB8B8093.jpg" xlink:type="simple" xlink:show="embed" xlink:actuate="onLoad" draw:mime-type="image/jpeg">
            <text:p/>
          </draw:image>
        </draw:frame>
        <draw:frame draw:style-name="gr1" draw:text-style-name="P1" draw:layer="layout" svg:width="0.387cm" svg:height="0.387cm" svg:x="2.505cm" svg:y="19.293cm">
          <draw:image xlink:href="Pictures/100000000000002300000023BB8B8093.jpg" xlink:type="simple" xlink:show="embed" xlink:actuate="onLoad" draw:mime-type="image/jpeg">
            <text:p/>
          </draw:image>
        </draw:frame>
        <draw:frame draw:style-name="gr1" draw:text-style-name="P1" draw:layer="layout" svg:width="0.105cm" svg:height="0.105cm" svg:x="-0.035cm" svg:y="-0.035cm">
          <draw:image xlink:href="Pictures/100000000000000A0000000A1C0A1881.jpg" xlink:type="simple" xlink:show="embed" xlink:actuate="onLoad" draw:mime-type="image/jpeg">
            <text:p/>
          </draw:image>
        </draw:frame>
        <draw:frame draw:style-name="gr2" draw:text-style-name="P3" draw:layer="layout" svg:width="0.033cm" svg:height="0.039cm" svg:x="0cm" svg:y="0.003cm">
          <draw:text-box>
            <text:p text:style-name="P2"><text:span text:style-name="T1"><text:s text:c="2"/></text:span></text:p>
          </draw:text-box>
        </draw:frame>
        <draw:frame draw:style-name="gr2" draw:text-style-name="P3" draw:layer="layout" svg:width="0.033cm" svg:height="0.039cm" svg:x="0cm" svg:y="0.041cm">
          <draw:text-box>
            <text:p text:style-name="P2"><text:span text:style-name="T1"><text:s/></text:span></text:p>
          </draw:text-box>
        </draw:frame>
        <draw:frame draw:style-name="gr3" draw:text-style-name="P4" draw:layer="layout" svg:width="0.874cm" svg:height="0.471cm" svg:x="17.614cm" svg:y="1.157cm">
          <draw:text-box>
            <text:p text:style-name="P2"><text:span text:style-name="T2">All. 1 </text:span></text:p>
          </draw:text-box>
        </draw:frame>
        <draw:frame draw:style-name="gr4" draw:text-style-name="P5" draw:layer="layout" svg:width="12.291cm" svg:height="0.518cm" svg:x="4.403cm" svg:y="2.538cm">
          <draw:text-box>
            <text:p text:style-name="P2"><text:span text:style-name="T3">DICHIARAZIONE PERSONALE PER CHI HA DIRITTO </text:span></text:p>
          </draw:text-box>
        </draw:frame>
        <draw:frame draw:style-name="gr5" draw:text-style-name="P5" draw:layer="layout" svg:width="13.655cm" svg:height="0.518cm" svg:x="3.726cm" svg:y="3.051cm">
          <draw:text-box>
            <text:p text:style-name="P2"><text:span text:style-name="T3">ALL’ESCLUSIONE DALLA GRADUATORIA D’ISTITUTO PER </text:span></text:p>
          </draw:text-box>
        </draw:frame>
        <draw:frame draw:style-name="gr6" draw:text-style-name="P5" draw:layer="layout" svg:width="10.069cm" svg:height="0.518cm" svg:x="5.517cm" svg:y="3.567cm">
          <draw:text-box>
            <text:p text:style-name="P2"><text:span text:style-name="T3">L’INDIVIDUAZIONE DEIPERDENTI POSTO </text:span></text:p>
          </draw:text-box>
        </draw:frame>
        <draw:frame draw:style-name="gr7" draw:text-style-name="P5" draw:layer="layout" svg:width="4.914cm" svg:height="0.518cm" svg:x="8.096cm" svg:y="5.108cm">
          <draw:text-box>
            <text:p text:style-name="P2"><text:span text:style-name="T4">Al Dirigente Scolastico </text:span></text:p>
          </draw:text-box>
        </draw:frame>
        <draw:frame draw:style-name="gr8" draw:text-style-name="P5" draw:layer="layout" svg:width="8.237cm" svg:height="0.518cm" svg:x="10.331cm" svg:y="5.625cm">
          <draw:text-box>
            <text:p text:style-name="P2"><text:span text:style-name="T4">ISTITUTO COMPRENSIVO G. PASCOLI </text:span></text:p>
          </draw:text-box>
        </draw:frame>
        <draw:polygon draw:style-name="gr9" draw:text-style-name="P6" draw:layer="layout" svg:width="1.232cm" svg:height="0.042cm" svg:x="17.186cm" svg:y="6.592cm" svg:viewBox="0 0 1233 43" draw:points="0,43 1233,43 1233,0 0,0">
          <text:p/>
        </draw:polygon>
        <draw:frame draw:style-name="gr10" draw:text-style-name="P5" draw:layer="layout" svg:width="1.377cm" svg:height="0.518cm" svg:x="17.187cm" svg:y="6.137cm">
          <draw:text-box>
            <text:p text:style-name="P2"><text:span text:style-name="T3">SEDE </text:span></text:p>
          </draw:text-box>
        </draw:frame>
        <draw:frame draw:style-name="gr11" draw:text-style-name="P7" draw:layer="layout" svg:width="16.21cm" svg:height="0.48cm" svg:x="2.541cm" svg:y="7.636cm">
          <draw:text-box>
            <text:p text:style-name="P2"><text:span text:style-name="T5">_ l_ sottoscritt_ _____________________________ nat_ a ________________ </text:span></text:p>
          </draw:text-box>
        </draw:frame>
        <draw:frame draw:style-name="gr12" draw:text-style-name="P7" draw:layer="layout" svg:width="16.689cm" svg:height="0.48cm" svg:x="2.541cm" svg:y="9.051cm">
          <draw:text-box>
            <text:p text:style-name="P2"><text:span text:style-name="T5">il __________ in servizio per il corrente a.s. presso codesto Istituto con la qualifica </text:span></text:p>
          </draw:text-box>
        </draw:frame>
        <draw:frame draw:style-name="gr13" draw:text-style-name="P7" draw:layer="layout" svg:width="16.281cm" svg:height="0.48cm" svg:x="2.541cm" svg:y="10.469cm">
          <draw:text-box>
            <text:p text:style-name="P2"><text:span text:style-name="T5">di ___________________________________________; in riferimento a quanto </text:span></text:p>
          </draw:text-box>
        </draw:frame>
        <draw:frame draw:style-name="gr14" draw:text-style-name="P7" draw:layer="layout" svg:width="2.597cm" svg:height="0.48cm" svg:x="2.541cm" svg:y="11.176cm">
          <draw:text-box>
            <text:p text:style-name="P2"><text:span text:style-name="T5">previsto <text:s/>nel </text:span></text:p>
          </draw:text-box>
        </draw:frame>
        <draw:frame draw:style-name="gr15" draw:text-style-name="P7" draw:layer="layout" svg:width="13.685cm" svg:height="0.48cm" svg:x="5.373cm" svg:y="11.176cm">
          <draw:text-box>
            <text:p text:style-name="P2"><text:span text:style-name="T5">C.C.N.I. <text:s/>vigente, <text:s/>concernente <text:s/>la <text:s/>mobilità <text:s/>del <text:s/>personale <text:s/>docente </text:span></text:p>
          </draw:text-box>
        </draw:frame>
        <draw:frame draw:style-name="gr16" draw:text-style-name="P7" draw:layer="layout" svg:width="15.755cm" svg:height="0.48cm" svg:x="2.541cm" svg:y="11.883cm">
          <draw:text-box>
            <text:p text:style-name="P2"><text:span text:style-name="T5">educativo ed A.T.A. per l’a.s. </text:span><text:span text:style-name="T6">2025/26</text:span><text:span text:style-name="T7"> </text:span><text:span text:style-name="T8">(Esclusione dalla graduatoria d’Istituto </text:span></text:p>
          </draw:text-box>
        </draw:frame>
        <draw:frame draw:style-name="gr17" draw:text-style-name="P7" draw:layer="layout" svg:width="7.865cm" svg:height="0.48cm" svg:x="2.541cm" svg:y="12.59cm">
          <draw:text-box>
            <text:p text:style-name="P2"><text:span text:style-name="T8">per l’individuazione dei perdenti posto) </text:span></text:p>
          </draw:text-box>
        </draw:frame>
        <draw:frame draw:style-name="gr18" draw:text-style-name="P7" draw:layer="layout" svg:width="8.728cm" svg:height="0.48cm" svg:x="6.245cm" svg:y="14.004cm">
          <draw:text-box>
            <text:p text:style-name="P2"><text:span text:style-name="T6">dichiara sotto la propria responsabilità </text:span></text:p>
          </draw:text-box>
        </draw:frame>
        <draw:frame draw:style-name="gr19" draw:text-style-name="P8" draw:layer="layout" svg:width="15.877cm" svg:height="0.348cm" svg:x="2.74cm" svg:y="14.711cm">
          <draw:text-box>
            <text:p text:style-name="P2"><text:span text:style-name="T9">(a norma delle disposizioni contenute nel DPR n. 445 del 28-12-2000, come integrato dall’art. 15 della legge </text:span></text:p>
          </draw:text-box>
        </draw:frame>
        <draw:frame draw:style-name="gr20" draw:text-style-name="P8" draw:layer="layout" svg:width="11.987cm" svg:height="0.348cm" svg:x="4.7cm" svg:y="15.228cm">
          <draw:text-box>
            <text:p text:style-name="P2"><text:span text:style-name="T9">1 6 gennaio 2003 <text:s/>e modificato dall’art. 15 della legge 12 novembre 2011, n.183) </text:span></text:p>
          </draw:text-box>
        </draw:frame>
        <draw:frame draw:style-name="gr21" draw:text-style-name="P7" draw:layer="layout" svg:width="0.494cm" svg:height="0.48cm" svg:x="2.541cm" svg:y="16.451cm">
          <draw:text-box>
            <text:p text:style-name="P2"><text:span text:style-name="T5">di </text:span></text:p>
          </draw:text-box>
        </draw:frame>
        <draw:frame draw:style-name="gr22" draw:text-style-name="P7" draw:layer="layout" svg:width="1.012cm" svg:height="0.48cm" svg:x="3.256cm" svg:y="16.451cm">
          <draw:text-box>
            <text:p text:style-name="P2"><text:span text:style-name="T5">aver </text:span></text:p>
          </draw:text-box>
        </draw:frame>
        <draw:frame draw:style-name="gr23" draw:text-style-name="P7" draw:layer="layout" svg:width="1.319cm" svg:height="0.48cm" svg:x="4.484cm" svg:y="16.451cm">
          <draw:text-box>
            <text:p text:style-name="P2"><text:span text:style-name="T5">diritto </text:span></text:p>
          </draw:text-box>
        </draw:frame>
        <draw:frame draw:style-name="gr24" draw:text-style-name="P7" draw:layer="layout" svg:width="0.388cm" svg:height="0.48cm" svg:x="6.012cm" svg:y="16.451cm">
          <draw:text-box>
            <text:p text:style-name="P2"><text:span text:style-name="T5">a </text:span></text:p>
          </draw:text-box>
        </draw:frame>
        <draw:frame draw:style-name="gr25" draw:text-style-name="P7" draw:layer="layout" svg:width="0.878cm" svg:height="0.48cm" svg:x="6.614cm" svg:y="16.451cm">
          <draw:text-box>
            <text:p text:style-name="P2"><text:span text:style-name="T5">non </text:span></text:p>
          </draw:text-box>
        </draw:frame>
        <draw:frame draw:style-name="gr26" draw:text-style-name="P7" draw:layer="layout" svg:width="1.422cm" svg:height="0.48cm" svg:x="8.087cm" svg:y="16.451cm">
          <draw:text-box>
            <text:p text:style-name="P2"><text:span text:style-name="T5">essere </text:span></text:p>
          </draw:text-box>
        </draw:frame>
        <draw:frame draw:style-name="gr27" draw:text-style-name="P7" draw:layer="layout" svg:width="1.869cm" svg:height="0.48cm" svg:x="9.726cm" svg:y="16.451cm">
          <draw:text-box>
            <text:p text:style-name="P2"><text:span text:style-name="T5">inserit__ </text:span></text:p>
          </draw:text-box>
        </draw:frame>
        <draw:frame draw:style-name="gr28" draw:text-style-name="P7" draw:layer="layout" svg:width="1.077cm" svg:height="0.48cm" svg:x="11.809cm" svg:y="16.451cm">
          <draw:text-box>
            <text:p text:style-name="P2"><text:span text:style-name="T5">nella </text:span></text:p>
          </draw:text-box>
        </draw:frame>
        <draw:frame draw:style-name="gr29" draw:text-style-name="P7" draw:layer="layout" svg:width="2.428cm" svg:height="0.48cm" svg:x="13.1cm" svg:y="16.451cm">
          <draw:text-box>
            <text:p text:style-name="P2"><text:span text:style-name="T5">graduatoria </text:span></text:p>
          </draw:text-box>
        </draw:frame>
        <draw:frame draw:style-name="gr30" draw:text-style-name="P7" draw:layer="layout" svg:width="1.866cm" svg:height="0.48cm" svg:x="15.722cm" svg:y="16.451cm">
          <draw:text-box>
            <text:p text:style-name="P2"><text:span text:style-name="T5">d’istituto </text:span></text:p>
          </draw:text-box>
        </draw:frame>
        <draw:frame draw:style-name="gr31" draw:text-style-name="P7" draw:layer="layout" svg:width="0.788cm" svg:height="0.48cm" svg:x="17.796cm" svg:y="16.451cm">
          <draw:text-box>
            <text:p text:style-name="P2"><text:span text:style-name="T5">per </text:span></text:p>
          </draw:text-box>
        </draw:frame>
        <draw:frame draw:style-name="gr32" draw:text-style-name="P7" draw:layer="layout" svg:width="16.547cm" svg:height="0.48cm" svg:x="2.541cm" svg:y="17.158cm">
          <draw:text-box>
            <text:p text:style-name="P2"><text:span text:style-name="T5">l’identificazione <text:s/>dei perdenti posto <text:s/>da <text:s/>trasferire <text:s/>d’ufficio <text:s/>in <text:s/>quanto <text:s/>beneficiario </text:span></text:p>
          </draw:text-box>
        </draw:frame>
        <draw:frame draw:style-name="gr33" draw:text-style-name="P7" draw:layer="layout" svg:width="9.95cm" svg:height="0.48cm" svg:x="2.541cm" svg:y="17.865cm">
          <draw:text-box>
            <text:p text:style-name="P2"><text:span text:style-name="T5">delle precedenze previste per il seguente motivo: </text:span></text:p>
          </draw:text-box>
        </draw:frame>
        <draw:frame draw:style-name="gr34" draw:text-style-name="P7" draw:layer="layout" svg:width="6.839cm" svg:height="0.48cm" svg:x="3.083cm" svg:y="19.279cm">
          <draw:text-box>
            <text:p text:style-name="P2"><text:span text:style-name="T5">disabilità e grave motivo di salute </text:span></text:p>
          </draw:text-box>
        </draw:frame>
        <draw:frame draw:style-name="gr35" draw:text-style-name="P7" draw:layer="layout" svg:width="3.69cm" svg:height="0.48cm" svg:x="3.083cm" svg:y="19.986cm">
          <draw:text-box>
            <text:p text:style-name="P2"><text:span text:style-name="T5">personale disabile </text:span></text:p>
          </draw:text-box>
        </draw:frame>
        <draw:frame draw:style-name="gr36" draw:text-style-name="P7" draw:layer="layout" svg:width="8.443cm" svg:height="0.48cm" svg:x="3.083cm" svg:y="20.693cm">
          <draw:text-box>
            <text:p text:style-name="P2"><text:span text:style-name="T5">assistenza al coniuge, al figlio, al genitore </text:span></text:p>
          </draw:text-box>
        </draw:frame>
        <draw:frame draw:style-name="gr37" draw:text-style-name="P7" draw:layer="layout" svg:width="13.472cm" svg:height="0.475cm" svg:x="3.083cm" svg:y="21.398cm">
          <draw:text-box>
            <text:p text:style-name="P2"><text:span text:style-name="T10">personale che ricopre cariche pubbliche nelle amministrazioni degli enti locali </text:span></text:p>
          </draw:text-box>
        </draw:frame>
        <draw:frame draw:style-name="gr38" draw:text-style-name="P7" draw:layer="layout" svg:width="12.973cm" svg:height="0.48cm" svg:x="2.541cm" svg:y="22.578cm">
          <draw:text-box>
            <text:p text:style-name="P2"><text:span text:style-name="T5">Allega, se non ancora depositata, la documentazione necessaria. </text:span></text:p>
          </draw:text-box>
        </draw:frame>
        <draw:frame draw:style-name="gr39" draw:text-style-name="P7" draw:layer="layout" svg:width="5.789cm" svg:height="0.48cm" svg:x="2.541cm" svg:y="24.699cm">
          <draw:text-box>
            <text:p text:style-name="P2"><text:span text:style-name="T5">Matera, ________________ </text:span></text:p>
          </draw:text-box>
        </draw:frame>
        <draw:frame draw:style-name="gr40" draw:text-style-name="P7" draw:layer="layout" svg:width="8.038cm" svg:height="0.48cm" svg:x="10.746cm" svg:y="25.643cm">
          <draw:text-box>
            <text:p text:style-name="P2"><text:span text:style-name="T5">_ ______________________________ </text:span></text:p>
          </draw:text-box>
        </draw:frame>
        <draw:frame draw:style-name="gr41" draw:text-style-name="P7" draw:layer="layout" svg:width="1.532cm" svg:height="0.48cm" svg:x="13.909cm" svg:y="26.117cm">
          <draw:text-box>
            <text:p text:style-name="P2"><text:span text:style-name="T5">(firma) 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Verdana" svg:font-family="Verdana"/>
    <style:font-face style:name="___WRD_EMBED_SUB_43" svg:font-family="___WRD_EMBED_SUB_43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0.988cm" fo:page-height="29.705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date>2025-03-05T12:28:41.776000000</dc:date>
    <meta:editing-duration>PT2M22S</meta:editing-duration>
    <meta:editing-cycles>2</meta:editing-cycles>
    <meta:generator>LibreOffice/24.8.5.2$Windows_X86_64 LibreOffice_project/fddf2685c70b461e7832239a0162a77216259f22</meta:generator>
    <meta:document-statistic meta:object-count="46"/>
  </office:meta>
</office:document-meta>
</file>